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23b9a78b27df04e47eb3dfb654185ea8.png"/>
  <manifest:file-entry manifest:media-type="image/png" manifest:full-path="Pictures/276c0e6e0e8ce74b61b9a26802bc3392.png"/>
  <manifest:file-entry manifest:media-type="image/png" manifest:full-path="Pictures/dfeb7b40f3bcba3939ee8b4e5bc6acb6.png"/>
  <manifest:file-entry manifest:media-type="image/png" manifest:full-path="Pictures/6447cd7607af350479e6e5c38a447862.png"/>
  <manifest:file-entry manifest:media-type="image/png" manifest:full-path="Pictures/4f9fe2b958455898131801535235864b.png"/>
  <manifest:file-entry manifest:media-type="image/png" manifest:full-path="Pictures/f8c70aa4445e5bc028a8862a033359fa.png"/>
  <manifest:file-entry manifest:media-type="image/png" manifest:full-path="Pictures/38ac147117e4a0dd53be37200ee1b079.png"/>
  <manifest:file-entry manifest:media-type="image/png" manifest:full-path="Pictures/8e33aed5d7fff5dbcfd3fba60a8f7ebb.png"/>
  <manifest:file-entry manifest:media-type="image/png" manifest:full-path="Pictures/795f0998b1538ff44c3c4c9e8bf48918.png"/>
  <manifest:file-entry manifest:media-type="image/png" manifest:full-path="Pictures/a9f79cdab7757cc4d25a5e4f65f1bbc3.png"/>
  <manifest:file-entry manifest:media-type="image/png" manifest:full-path="Pictures/35418b1176eed70cdf4220d2408723d0.png"/>
  <manifest:file-entry manifest:media-type="image/png" manifest:full-path="Pictures/c4d0d5f3e86aafaabb2a302dc4aa67f4.png"/>
  <manifest:file-entry manifest:media-type="image/png" manifest:full-path="Pictures/01de88991cb062fafe63bb206a257537.png"/>
  <manifest:file-entry manifest:media-type="image/png" manifest:full-path="Pictures/2a33d8867d2523d5fc17e3f40b4d2f22.png"/>
  <manifest:file-entry manifest:media-type="image/png" manifest:full-path="Pictures/debec1e0158743b73e6efa735cd107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msplugin"/>DMSPlugin<text:bookmark-end text:name="dmsplugin"/></text:h>
      <text:h text:style-name="Heading_20_2" text:outline-level="2"><text:bookmark-start text:name="uvod"/>Úvod<text:bookmark-end text:name="uvod"/></text:h>
      <text:p text:style-name="Text_20_body">Převodový můstek je určen pro autosalony, které používají systém DMS (Dealer Management System). Můstek umožňuje korektně naimportovat soubory exportu DMS (denní a měsíční uzávěrky) a založit vydané faktury, příjmové pokladní doklady, dobropisy, storna a ostatní doklady. Můstek otvírá cestu k implementacím systému Helios Orange pro prodejce vozů Škoda a VW. </text:p>
      <text:p text:style-name="Text_20_body">Přenos z DMS do Heliosu Orange pomocí pluginu, který importuje soubory vyexportované pomocí účetních uzávěrek ze systému DMS, které obsahují univerzální převodový klíč DMS. Soubor exportu je vždy s datumem poslední uzávěrky v systému DMS ve tvaru FADDMMYY pro dílnu a FANVDDMMYY pro nové vozy. Exporty jsou ve formátu DBF (dBase4). Soubory obsahují položky faktur dílen a faktury za nové vozy. Po importu tohoto souboru jsou v systému Helios zakládány doklady vydaných faktur a dobropisů vydaných do modulu Faktury vydané. </text:p>
      <text:p text:style-name="Text_20_body">Modul se implementuje pomocí zavedení službových položek. Položky ze systému DMS jsou přiřazeny těmto službovým položkám nad kterými jsou nastavené předkontace. Importované doklady jsou navázány nad patřičné řady dokladu oběhu zboží. </text:p>
      <text:p text:style-name="Text_20_body">Obsahem stávajícího pluginu jsou tyto přehledy a funkce:</text:p>
      <text:p text:style-name="Text_20_body"><text:span text:style-name="underline">DMS Nastavení</text:span></text:p>
      <text:list text:style-name="List_20_1">
        <text:list-item>
          <text:p text:style-name="Text_20_body"> Nastavení středisek, která se mají importovat</text:p>
        </text:list-item>
        <text:list-item>
          <text:p text:style-name="Text_20_body"> Nastavení dokladů - tzn. které provozovny, kterou řadu dokladů v Heliosu Orange, který nákladový okruh + kontace pro každý druh platby (hotově, převodem, kartou) </text:p>
        </text:list-item>
        <text:list-item>
          <text:p text:style-name="Text_20_body"> Nastavení položek z DMS oproti službovým položkám v systému  Helios Orange</text:p>
        </text:list-item>
        <text:list-item>
          <text:p text:style-name="Text_20_body"> Nastavení nákladových okruhů</text:p>
        </text:list-item>
        <text:list-item>
          <text:p text:style-name="Text_20_body"> Nastavení způsobů platby a zda se mají převádět položky s tímto způsobem platby</text:p>
        </text:list-item>
      </text:list>
      <text:p text:style-name="Text_20_body"><text:span text:style-name="underline">DMS – importy</text:span></text:p>
      <text:list text:style-name="List_20_1">
        <text:list-item>
          <text:p text:style-name="Text_20_body"> Importované položky – přehled položek importu</text:p>
        </text:list-item>
        <text:list-item>
          <text:p text:style-name="Text_20_body"> Importované soubory, přehled naimportovaných souborů dbf</text:p>
        </text:list-item>
        <text:list-item>
          <text:p text:style-name="Text_20_body"> Přehled dokladů</text:p>
        </text:list-item>
      </text:list>
      <text:p text:style-name="Text_20_body"><text:span text:style-name="underline">Externí funkce nad přehledem faktur:</text:span></text:p>
      <text:list text:style-name="List_20_1">
        <text:list-item>
          <text:p text:style-name="Text_20_body"> Import souboru DMS – FA a FANV</text:p>
        </text:list-item>
        <text:list-item>
          <text:p text:style-name="Text_20_body"> Vygenerování souhrnného pokladního dokladu nad označenými fakturami </text:p>
        </text:list-item>
      </text:list>
      <text:h text:style-name="Heading_20_2" text:outline-level="2"><text:bookmark-start text:name="instalace"/>Instalace<text:bookmark-end text:name="instalace"/></text:h>
      <text:p text:style-name="Text_20_body">Instalaci pluginu je možné provést přes portál Helios Store (viz kap. <text:a xlink:type="simple" xlink:href="https://forum.helios.eu/orange/doc/cs/Z%C3%A1kladn%C3%AD_informace,_instalace_-_Roz%C5%A1i%C5%99uj%C3%ADc%C3%AD_moduly">Instalace pluginu</text:a>) případně ručně z dodaného instalačního balíčku. Pokud provádíte instalaci ručně je nutné nakopírovat soubory z archivu do adresáře s aplikací Helios Orange a poté spustit import pomocí souboru DMSPlugin.HIM. Po instalaci se v Helios Orange objeví nové soudečky a přehledy viz obrázek:</text:p>
      <text:p text:style-name="Text_20_body"><draw:frame draw:style-name="media" draw:name="" text:anchor-type="as-char" draw:z-index="0" svg:width="25.902708333333cm" style:rel-width="100%" svg:height="15.71625cm" style:rel-height="scale"><draw:image xlink:href="Pictures/23b9a78b27df04e47eb3dfb654185ea8.png" xlink:type="simple" xlink:show="embed" xlink:actuate="onLoad"/></draw:frame></text:p>
      <text:h text:style-name="Heading_20_2" text:outline-level="2"><text:bookmark-start text:name="konfigurace"/>Konfigurace<text:bookmark-end text:name="konfigurace"/></text:h>
      <text:p text:style-name="Text_20_body">Nastavení importu je nutné nastavit. Princip převodu je takový, že se střediska, nákladové okruhy, položky dokladů a dokladové řady z DMS mapují do Helios Orange. Je tedy nutné toto mapování nastavit. Některé číselníky z DMS jsou pevné a memění se, jiné se musí nastavit totožně se systémem DMS.</text:p>
      <text:h text:style-name="Heading_20_3" text:outline-level="3"><text:bookmark-start text:name="provozovny"/>Provozovny<text:bookmark-end text:name="provozovny"/></text:h>
      <text:p text:style-name="Text_20_body">Import rozlišuje nákladové střediska na dvě úrovně provozovnu a středisko. Z tohoto důvodu je nutné v číselníku Provozovny nastavit všechny převáděné provozovny a střediska, kterým je nutné nastavit přiřazené středisko z organizační struktury v Helios Orange. Střediska, které nejsou nastavené nebudou převáděna.</text:p>
      <text:p text:style-name="Text_20_body"><draw:frame draw:style-name="media" draw:name="" text:anchor-type="as-char" draw:z-index="0" svg:width="11.535833333333cm" svg:height="9.5779166666667cm"><draw:image xlink:href="Pictures/276c0e6e0e8ce74b61b9a26802bc3392.png" xlink:type="simple" xlink:show="embed" xlink:actuate="onLoad"/></draw:frame></text:p>
      <text:p text:style-name="Text_20_body"><text:span text:style-name="Strong_20_Emphasis">Provozovna DMS</text:span></text:p>
      <text:p text:style-name="Text_20_body">Číslo - číslo provozovny v DMS </text:p>
      <text:p text:style-name="Text_20_body">Provozovna - název provozovny </text:p>
      <text:p text:style-name="Text_20_body"><text:span text:style-name="Strong_20_Emphasis">Středisko DMS</text:span></text:p>
      <text:p text:style-name="Text_20_body">Číslo - číslo střediska v DMS </text:p>
      <text:p text:style-name="Text_20_body">Středisko - název střediska </text:p>
      <text:p text:style-name="Text_20_body"><text:span text:style-name="Strong_20_Emphasis">Helios</text:span></text:p>
      <text:p text:style-name="Text_20_body">Středisko - útvar z organizační struktury v Helios Orange</text:p>
      <text:h text:style-name="Heading_20_3" text:outline-level="3"><text:bookmark-start text:name="doklady"/>Doklady<text:bookmark-end text:name="doklady"/></text:h>
      <text:p text:style-name="Text_20_body">Nastavení převodu dokladových řad. Pro každou provozovnu musí být vygenerován seznam dokladových řad z DMS a tento musí být mapován na řady dokladů v Helios Orange. V přehledu najdete funkci „Generuj doklad pro středisko“, který Vám naplní tento číselník pro příslušnou provozovnu.</text:p>
      <text:p text:style-name="Text_20_body"><draw:frame draw:style-name="media" draw:name="" text:anchor-type="as-char" draw:z-index="0" svg:width="20.47875cm" style:rel-width="100%" svg:height="14.419791666667cm" style:rel-height="scale"><draw:image xlink:href="Pictures/dfeb7b40f3bcba3939ee8b4e5bc6acb6.png" xlink:type="simple" xlink:show="embed" xlink:actuate="onLoad"/></draw:frame></text:p>
      <text:p text:style-name="Text_20_body"><text:span text:style-name="Strong_20_Emphasis">DMS</text:span></text:p>
      <text:p text:style-name="Text_20_body">Provozovna - provozovna v DMS pro dokladovou řadu</text:p>
      <text:p text:style-name="Text_20_body">Druh zakázky - druh zakázky z převodového klíče, needitovatelný</text:p>
      <text:p text:style-name="Text_20_body">Druh dokladu - druh dokladu z převodového klíče, needitovatelný</text:p>
      <text:p text:style-name="Text_20_body"><text:span text:style-name="Strong_20_Emphasis">Helios - řady dokladů</text:span></text:p>
      <text:p text:style-name="Text_20_body">Řada dokladů - číslo vybrané dokladové řady v Helios Orange</text:p>
      <text:p text:style-name="Text_20_body">Druh pohybu - druh pohybu zboží</text:p>
      <text:p text:style-name="Text_20_body"><text:span text:style-name="Strong_20_Emphasis">Helios - nákladový okruh</text:span></text:p>
      <text:p text:style-name="Text_20_body">Okruh č. - číslo nákladového okruhu, doplní na hlavičku dokladu při převodu</text:p>
      <text:p text:style-name="Text_20_body">Okruh - popis nákladového okruhu</text:p>
      <text:p text:style-name="Text_20_body"><text:span text:style-name="Strong_20_Emphasis">Helios - kontace</text:span></text:p>
      <text:p text:style-name="Text_20_body">Zvolené účetní kontace pro příslušnou formu úhrady, tyto kontace budou dopňovány na doklady oběhu zboží při jejich zakládání.</text:p>
      <text:p text:style-name="Text_20_body"><text:span text:style-name="Strong_20_Emphasis">Poznámka</text:span></text:p>
      <text:p text:style-name="Text_20_body">Poznámka k nastavení řady, nemá vliv na převod dokladů.</text:p>
      <text:p text:style-name="Text_20_body"><text:span text:style-name="Strong_20_Emphasis">Dobropis</text:span></text:p>
      <text:p text:style-name="Text_20_body">Specifikuje generování typu dokladu. Dobropis v Helios Orange má kladné ceny, kterou jsou následně otočeny záporně, protože se jedná o jiný druh pohybu. V DMS je to naopak. Dobropisy mají zápornou částku. Zvolení této volby dojde k tomu, že doklad se převádí jako dobropis, tudíž mění znaménko u přávěděných dokladů.</text:p>
      <text:p text:style-name="Text_20_body"><text:span text:style-name="Strong_20_Emphasis">Povolit doplnění vozidla</text:span></text:p>
      <text:p text:style-name="Text_20_body">Povolí na řadě dokladů doplňování vozidla a návazných údajů podle nastavení. Funguje jen v případě, že v globálním nastavení je nastaven převod vozidel jako dohledávat nebo převádět a zakládat.</text:p>
      <text:h text:style-name="Heading_20_3" text:outline-level="3"><text:bookmark-start text:name="polozky"/>Položky<text:bookmark-end text:name="polozky"/></text:h>
      <text:p text:style-name="Text_20_body">Nastavení převodu položek z DMS, které odpovídá druhu položky z převodového klíče. Tento číselník je statický je nastavuje se k němu příslušná službová položka v Helios Orange.</text:p>
      <text:p text:style-name="Text_20_body"><draw:frame draw:style-name="media" draw:name="" text:anchor-type="as-char" draw:z-index="0" svg:width="12.488333333333cm" svg:height="5.2652083333333cm"><draw:image xlink:href="Pictures/6447cd7607af350479e6e5c38a447862.png" xlink:type="simple" xlink:show="embed" xlink:actuate="onLoad"/></draw:frame></text:p>
      <text:p text:style-name="Text_20_body"><text:span text:style-name="Strong_20_Emphasis">Položka v DMS</text:span></text:p>
      <text:p text:style-name="Text_20_body">Popis položky v DMS.</text:p>
      <text:p text:style-name="Text_20_body"><text:span text:style-name="Strong_20_Emphasis">Službová položka</text:span></text:p>
      <text:p text:style-name="Text_20_body">Vybraná službová položka v Helios Orange.</text:p>
      <text:p text:style-name="Text_20_body"><text:span text:style-name="Strong_20_Emphasis">Převádět bez DPH</text:span></text:p>
      <text:p text:style-name="Text_20_body">Umožňuje nastavit, že u této položky není uplatňování DPH při převodu.</text:p>
      <text:h text:style-name="Heading_20_3" text:outline-level="3"><text:bookmark-start text:name="nakladove_okruhy"/>Nákladové okruhy<text:bookmark-end text:name="nakladove_okruhy"/></text:h>
      <text:p text:style-name="Text_20_body">Umožňuje nastavit mapování nákladových okruhů z DMS do nákladových okruhů v Helios Orange. </text:p>
      <text:p text:style-name="Text_20_body"><draw:frame draw:style-name="media" draw:name="" text:anchor-type="as-char" draw:z-index="0" svg:width="10.662708333333cm" svg:height="7.4083333333333cm"><draw:image xlink:href="Pictures/4f9fe2b958455898131801535235864b.png" xlink:type="simple" xlink:show="embed" xlink:actuate="onLoad"/></draw:frame></text:p>
      <text:p text:style-name="Text_20_body"><text:span text:style-name="Strong_20_Emphasis">DMS</text:span></text:p>
      <text:p text:style-name="Text_20_body">Typ a název nákladového okruhu v DMS.</text:p>
      <text:p text:style-name="Text_20_body"><text:span text:style-name="Strong_20_Emphasis">Helios</text:span></text:p>
      <text:p text:style-name="Text_20_body">Nákladový okruh z číselníku v Helios Orange.</text:p>
      <text:h text:style-name="Heading_20_3" text:outline-level="3"><text:bookmark-start text:name="zpusob_uhrady"/>Způsob úhrady<text:bookmark-end text:name="zpusob_uhrady"/></text:h>
      <text:p text:style-name="Text_20_body">Mapování způsobu úhrady je dané číselníkem DMS, který zná tři formy úhrady, které se musí přiřadit příslušným formám úhrady v Helios Orange. Pro příslušnou formu úhrady je také nutné nastavit způsob zaokrouhlování dokladu v Helios Orange podle toho jaké je nastavené zaokrouhlení v DMS.</text:p>
      <text:p text:style-name="Text_20_body"><draw:frame draw:style-name="media" draw:name="" text:anchor-type="as-char" draw:z-index="0" svg:width="15.345833333333cm" svg:height="12.7cm"><draw:image xlink:href="Pictures/f8c70aa4445e5bc028a8862a033359fa.png" xlink:type="simple" xlink:show="embed" xlink:actuate="onLoad"/></draw:frame></text:p>
      <text:p text:style-name="Text_20_body"><text:span text:style-name="Strong_20_Emphasis">DMS</text:span></text:p>
      <text:p text:style-name="Text_20_body">Kód - kód formy úhrady podle rozhraní</text:p>
      <text:p text:style-name="Text_20_body">Způsob úhrady - popis způsobu úhrady v DMS</text:p>
      <text:p text:style-name="Text_20_body"><text:span text:style-name="Strong_20_Emphasis">Helios</text:span></text:p>
      <text:p text:style-name="Text_20_body">Forma úhrady - příslušné forma úhrady z číselníku v Helios Orange</text:p>
      <text:p text:style-name="Text_20_body"><text:span text:style-name="Strong_20_Emphasis">Převádět doklady s touto formou úhrady</text:span></text:p>
      <text:p text:style-name="Text_20_body">Nastavuje příznak jestli se mají převádět doklady s touto formou úhrady. Lze takto omezit převod dokladů například jen pro bezhotovostní platby.</text:p>
      <text:p text:style-name="Text_20_body"><text:span text:style-name="Strong_20_Emphasis">Zaokrouhlení</text:span></text:p>
      <text:p text:style-name="Text_20_body">Volba umožňuje nastavit zaokrouhlování dokladu v Helios Orange tak, aby bylo možné nastavit stejný princip zaokrouhlování jako je nastavený v DMS.</text:p>
      <text:p text:style-name="Text_20_body">U interní platby z DMS se impilicitně nepřevádí sazba DPH.</text:p>
      <text:h text:style-name="Heading_20_3" text:outline-level="3"><text:bookmark-start text:name="nastaveni"/>Nastavení<text:bookmark-end text:name="nastaveni"/></text:h>
      <text:p text:style-name="Text_20_body">Globální nastavené chování převodu. Je umožněno uživateli konfigurovat konkrétní vlastnosti při převádění dokladů.</text:p>
      <text:h text:style-name="Heading_20_4" text:outline-level="4"><text:bookmark-start text:name="strediska"/>Střediska<text:bookmark-end text:name="strediska"/></text:h>
      <text:p text:style-name="Text_20_body">Umožňuje měnit nastavení doplňování výnosového střediska do hlavičky dokladů nebo do položky dokladů</text:p>
      <text:p text:style-name="Text_20_body"><draw:frame draw:style-name="media" draw:name="" text:anchor-type="as-char" draw:z-index="0" svg:width="13.97cm" svg:height="10.027708333333cm"><draw:image xlink:href="Pictures/38ac147117e4a0dd53be37200ee1b079.png" xlink:type="simple" xlink:show="embed" xlink:actuate="onLoad"/></draw:frame></text:p>
      <text:p text:style-name="Text_20_body"><text:span text:style-name="Strong_20_Emphasis">Hlavičky dokladu</text:span></text:p>
      <text:p text:style-name="Text_20_body">Nepřevádět - na hlavičku dokladu nebude doplněno výnosové středisko podle mapování <text:line-break/>
Dohledávat - na hlavičku bude doplněno středisko podle mapování</text:p>
      <text:p text:style-name="Text_20_body"><text:span text:style-name="Strong_20_Emphasis">Položky dokladu</text:span></text:p>
      <text:p text:style-name="Text_20_body">Nepřevádět - na položky dokladu nebude doplněno výnosové středisko podle mapování <text:line-break/>
Dohledávat - na položky bude doplněno středisko podle mapování</text:p>
      <text:h text:style-name="Heading_20_4" text:outline-level="4"><text:bookmark-start text:name="zakazka"/>Zakázka<text:bookmark-end text:name="zakazka"/></text:h>
      <text:p text:style-name="Text_20_body">Umožňuje měnit nastavení doplňování výnosového střediska do hlavičky dokladů nebo do položky dokladů</text:p>
      <text:p text:style-name="Text_20_body"><draw:frame draw:style-name="media" draw:name="" text:anchor-type="as-char" draw:z-index="0" svg:width="13.97cm" svg:height="10.027708333333cm"><draw:image xlink:href="Pictures/8e33aed5d7fff5dbcfd3fba60a8f7ebb.png" xlink:type="simple" xlink:show="embed" xlink:actuate="onLoad"/></draw:frame></text:p>
      <text:p text:style-name="Text_20_body"><text:span text:style-name="Strong_20_Emphasis">Hlavička dokladu</text:span></text:p>
      <text:p text:style-name="Text_20_body">Nepřevádět - na hlavičku dokladu nebude doplněno číslo zakázky <text:line-break/>
Dohledávat - na hlavičku bude doplněno číslo zakázky v případě, že tato v Helios Orange existuje, nové zakázky se nezakládají <text:line-break/>
Převádět a zakládat - na hlavičku bude doplněno číslo zakázky a v případě, že tato zakázka neexistuje, je při převodu založena <text:line-break/>
Statická zakázky - na hlavičku dokladu bude přenesené pevně dané číslo zakázky</text:p>
      <text:p text:style-name="Text_20_body">Použít středisko ze zakázky - na hlavičku dokladu bude vybráno Zodpovědné středisko ze zakázky</text:p>
      <text:p text:style-name="Text_20_body"><text:span text:style-name="Strong_20_Emphasis">Položky dokladu</text:span></text:p>
      <text:p text:style-name="Text_20_body">Nepřevádět - na položky dokladu nebude doplněno číslo zakázky <text:line-break/>
Dohledávat - na Položky bude doplněno číslo zakázky v případě, že tato v Helios Orange existuje, nové zakázky se nezakládají <text:line-break/>
Převádět a zakládat - na položky bude doplněno číslo zakázky a v případě, že tato zakázka neexistuje, je při převodu založena <text:line-break/></text:p>
      <text:h text:style-name="Heading_20_4" text:outline-level="4"><text:bookmark-start text:name="nakladovy_okruh"/>Nákladový okruh<text:bookmark-end text:name="nakladovy_okruh"/></text:h>
      <text:p text:style-name="Text_20_body">Umožňuje měnit nastavení doplňování nákladového okruhu do položek dokladů</text:p>
      <text:p text:style-name="Text_20_body"><draw:frame draw:style-name="media" draw:name="" text:anchor-type="as-char" draw:z-index="0" svg:width="13.97cm" svg:height="10.027708333333cm"><draw:image xlink:href="Pictures/795f0998b1538ff44c3c4c9e8bf48918.png" xlink:type="simple" xlink:show="embed" xlink:actuate="onLoad"/></draw:frame></text:p>
      <text:p text:style-name="Text_20_body"><text:span text:style-name="Strong_20_Emphasis">Položky dokladu</text:span></text:p>
      <text:p text:style-name="Text_20_body">Nepřevádět - na položky dokladu nebude doplněno číslo nákladové okruhu <text:line-break/>
Dohledávat - na položky bude doplněno číslo nákladového okruhu pokud je nastavené mapování <text:line-break/></text:p>
      <text:h text:style-name="Heading_20_4" text:outline-level="4"><text:bookmark-start text:name="vozidla"/>Vozidla<text:bookmark-end text:name="vozidla"/></text:h>
      <text:p text:style-name="Text_20_body">Umožňuje měnit nastavení doplňování vozidel na položky dokladů. Vyhledávání a případný převod vozidel funguje na základě VIN z DMS a Čísla karosérie v Helios Orange.</text:p>
      <text:p text:style-name="Text_20_body"><draw:frame draw:style-name="media" draw:name="" text:anchor-type="as-char" draw:z-index="0" svg:width="13.97cm" svg:height="10.027708333333cm"><draw:image xlink:href="Pictures/a9f79cdab7757cc4d25a5e4f65f1bbc3.png" xlink:type="simple" xlink:show="embed" xlink:actuate="onLoad"/></draw:frame></text:p>
      <text:p text:style-name="Text_20_body"><text:span text:style-name="Strong_20_Emphasis">Položky dokladu</text:span></text:p>
      <text:p text:style-name="Text_20_body">Nepřevádět - na položky dokladu nebude doplněno vozidlo <text:line-break/>
Dohledávat - na položky bude doplněno vozidlo, které bylo dohledáno podle čísla karosérie, nová vozidla nejsou zakládána. Toto platí jen pro vybrané dokladové řady. V mapování dokladů musí být povolena volba „Povolit doplnění vozidla“. <text:line-break/>
Převádět a zakládat - na položky bude doplněno vozidlo, které bylo dohledáno podle čísla karosérie, nová vozidla jsou založena. Toto platí jen pro vybrané dokladové řady. V mapování dokladů musí být povolena volba „Povolit doplnění vozidla“. <text:line-break/></text:p>
      <text:p text:style-name="Text_20_body"><text:span text:style-name="Strong_20_Emphasis">Použít středisko vozidla</text:span></text:p>
      <text:p text:style-name="Text_20_body">Na položce dokladu bude doplněno nákladové středisko doplněno střediskem z vybraného vozidla</text:p>
      <text:p text:style-name="Text_20_body"><text:span text:style-name="Strong_20_Emphasis">Použít zakázku vozidla</text:span></text:p>
      <text:p text:style-name="Text_20_body">Na položce dokladu bude doplněna zakázka ze zakázky vozidla. Vyžaduje externí sloupce /TabIVozidlo._CisloZakazky/</text:p>
      <text:p text:style-name="Text_20_body"><text:span text:style-name="Strong_20_Emphasis">Použít zaměstnance vozidla</text:span></text:p>
      <text:p text:style-name="Text_20_body">Na položce dokladu bude doplněn zaměstnanec jako řidič vozidla.</text:p>
      <text:h text:style-name="Heading_20_4" text:outline-level="4"><text:bookmark-start text:name="pokladni_doklady"/>Pokladní doklady<text:bookmark-end text:name="pokladni_doklady"/></text:h>
      <text:p text:style-name="Text_20_body">Umožňuje nastavit vlastnosti generování pokladních dokladů z přenesených faktur.</text:p>
      <text:p text:style-name="Text_20_body"><draw:frame draw:style-name="media" draw:name="" text:anchor-type="as-char" draw:z-index="0" svg:width="13.97cm" svg:height="10.027708333333cm"><draw:image xlink:href="Pictures/35418b1176eed70cdf4220d2408723d0.png" xlink:type="simple" xlink:show="embed" xlink:actuate="onLoad"/></draw:frame></text:p>
      <text:p text:style-name="Text_20_body"><text:span text:style-name="Strong_20_Emphasis">Párovací znak pro generování pokladních dokladů</text:span></text:p>
      <text:p text:style-name="Text_20_body">Přenášení párovacího znaku na řádky pokladních dokladů z atributů faktury při generování pokladního dokladu. Možnosti pro výběr jsou:</text:p>
      <text:list text:style-name="List_20_1">
        <text:list-item>
          <text:p text:style-name="Text_20_body"> Párovací znak</text:p>
        </text:list-item>
        <text:list-item>
          <text:p text:style-name="Text_20_body"> Dodavatelská faktura</text:p>
        </text:list-item>
        <text:list-item>
          <text:p text:style-name="Text_20_body"> Popis dodávky</text:p>
        </text:list-item>
      </text:list>
      <text:p text:style-name="Text_20_body"><text:span text:style-name="Strong_20_Emphasis">Vybrat pokladnu podle nastavení řady dokladů</text:span></text:p>
      <text:p text:style-name="Text_20_body">Automatický výběr pokladny podle dokladové řady - na řadě dokladů nastavená pokladna, při výběru více druhů dokladů s různou pokladnou je generování zastaveno s chybovou hláškou.</text:p>
      <text:p text:style-name="Text_20_body"><text:span text:style-name="Strong_20_Emphasis">Sumární pokladní doklad</text:span></text:p>
      <text:p text:style-name="Text_20_body">Pokud je zaškrtnuto, pak se generuje jeden sumární doklad, kdy dobropisy jsou zápornou položkou v příjmovém dokladu, pokud tuto volbu vypnete, pak se generuje zvlášť příjmový a výdajový doklad.</text:p>
      <text:p text:style-name="Text_20_body"><text:span text:style-name="Strong_20_Emphasis">Texty</text:span></text:p>
      <text:p text:style-name="Text_20_body">Nastavení textů pro hlavičku, poznámku a položku pokladního dokladu.</text:p>
      <text:h text:style-name="Heading_20_2" text:outline-level="2"><text:bookmark-start text:name="import"/>Import<text:bookmark-end text:name="import"/></text:h>
      <text:p text:style-name="Text_20_body">Import dokladů se provádí nad přehledem <text:span text:style-name="Strong_20_Emphasis">Vydané faktury</text:span> v menu <text:span text:style-name="Strong_20_Emphasis"><text:span text:style-name="Emphasis">DMS-Import vydaných faktur z DMS</text:span></text:span>. Při importu budete vyzvání k výběru souboru dbf s uzávěrkou. Po stisku tlačítka <text:span text:style-name="Strong_20_Emphasis">Import</text:span>, začne probíhat import dokladů podle nastavené konfigurace. V první kroku jsou data převedeny do databáze Helios Orange. Převedený soubor je následně vidět v přehledu <text:span text:style-name="Strong_20_Emphasis">DMS-Importované soubory</text:span>, kde lze smazat včetně položek, které je možné vidět v přehledu <text:span text:style-name="Strong_20_Emphasis">DMS-Importované položky</text:span> a import opakovat. V následující kroce jsou řádky z importního souboru zpracovány mapovacími pravidly podle nastavení a k vytvoření dokladů podle nastavené konfigurace. </text:p>
      <text:p text:style-name="Text_20_body">Import stejného souboru se nedá opakovat, respektive nedojde k opakovaném založení dokladů. Pokud potřebujete import opakovat je nutné smazat naimportovaný soubor z databáze a vytvořené faktury tímto importním souborem.</text:p>
      <text:p text:style-name="Text_20_body"><draw:frame draw:style-name="media" draw:name="" text:anchor-type="as-char" draw:z-index="0" svg:width="18.0975cm" style:rel-width="100%" svg:height="5.5827083333333cm" style:rel-height="scale"><draw:image xlink:href="Pictures/c4d0d5f3e86aafaabb2a302dc4aa67f4.png" xlink:type="simple" xlink:show="embed" xlink:actuate="onLoad"/></draw:frame></text:p>
      <text:p text:style-name="Text_20_body"><text:span text:style-name="Strong_20_Emphasis">Zobrazit průběh</text:span></text:p>
      <text:p text:style-name="Text_20_body">Zobrazuje dialog o procese importu</text:p>
      <text:p text:style-name="Text_20_body"><text:span text:style-name="Strong_20_Emphasis">Zobrazit chybové hlášky</text:span></text:p>
      <text:p text:style-name="Text_20_body">Zobrazuje vlastní okno chybových hlášek, na konci převodu je zobrazeno okno se stavem, které tyto hlášky také obsahuje</text:p>
      <text:p text:style-name="Text_20_body"><text:span text:style-name="Strong_20_Emphasis">Zobrazit výpis</text:span></text:p>
      <text:p text:style-name="Text_20_body">Zobrazuje vlastní okno všech hlášek, na konci převodu je zobrazeno okno se stavem, které tyto hlášky také obsahuje</text:p>
      <text:p text:style-name="Text_20_body">Na konci importu je zobrazeno přehledové okno se stavem převodu a případných varováních nebo chybách. Stavy jsou barevně odlišeny podle důležitosti informace:</text:p>
      <text:list text:style-name="List_20_1">
        <text:list-item>
          <text:p text:style-name="Text_20_body"> černě - jedná se o informační hlášky o převodech a položkách</text:p>
        </text:list-item>
        <text:list-item>
          <text:p text:style-name="Text_20_body"> modře - varování, že se nepřevedl nějaký doklad nebo položka, protože není nastavené převádění</text:p>
        </text:list-item>
        <text:list-item>
          <text:p text:style-name="Text_20_body"> červeně - chyby při převodu dokladů nebo položek</text:p>
        </text:list-item>
      </text:list>
      <text:p text:style-name="Text_20_body">Chybové hlášky všech provedených převodů je možné si zobrazit v přehledu <text:span text:style-name="Strong_20_Emphasis">DMS-Chybové hlášky</text:span>.</text:p>
      <text:p text:style-name="Text_20_body">Následující vyobrazené atributy jsou doplňovány při převodu:</text:p>
      <text:p text:style-name="Text_20_body"><draw:frame draw:style-name="media" draw:name="" text:anchor-type="as-char" draw:z-index="0" svg:width="27.357916666667cm" style:rel-width="100%" svg:height="19.129375cm" style:rel-height="scale"><draw:image xlink:href="Pictures/01de88991cb062fafe63bb206a257537.png" xlink:type="simple" xlink:show="embed" xlink:actuate="onLoad"/></draw:frame></text:p>
      <text:p text:style-name="Text_20_body">Odběratel - dohledán v číselníku organizací, pokud není nalezen, pak dojde k založení nového subjektu <text:line-break/>
Datum dokladu - jsou doplněny z převodního souboru <text:line-break/>
Dodavatelská faktury - číslo dokladu v DMS včetně prefixu <text:line-break/>
Popis dodávky - číslo dokladu v DMS bez prefixu <text:line-break/></text:p>
      <text:p text:style-name="Text_20_body">Středisko, účetní kód, zakázka a nákladový okruh se převádí podle pravidel mapování podle nastavené konfigurace.</text:p>
      <text:p text:style-name="Text_20_body">Dále pak do poznámky k dokladu jsou doplněny hlášky z převodu dokladů.</text:p>
      <text:p text:style-name="Text_20_body"><draw:frame draw:style-name="media" draw:name="" text:anchor-type="as-char" draw:z-index="0" svg:width="27.357916666667cm" style:rel-width="100%" svg:height="19.129375cm" style:rel-height="scale"><draw:image xlink:href="Pictures/2a33d8867d2523d5fc17e3f40b4d2f22.png" xlink:type="simple" xlink:show="embed" xlink:actuate="onLoad"/></draw:frame></text:p>
      <text:p text:style-name="Text_20_body">U položek dochází kromě převodu cen také k převodu doplňkových informací podle nastavení převodového můstku.</text:p>
      <text:p text:style-name="Text_20_body"><draw:frame draw:style-name="media" draw:name="" text:anchor-type="as-char" draw:z-index="0" svg:width="27.040416666667cm" style:rel-width="100%" svg:height="16.1925cm" style:rel-height="scale"><draw:image xlink:href="Pictures/debec1e0158743b73e6efa735cd10710.png" xlink:type="simple" xlink:show="embed" xlink:actuate="onLoad"/></draw:frame></text:p>
      <text:p text:style-name="Text_20_body">Jedná se o číslo zakázky, nákladový okruh, středisko, vozidlo a zaměstnance.</text:p>
      <text:p text:style-name="Text_20_body"><text:line-break/>
<text:line-break/></text:p>
      <text:p text:style-name="Horizontal_20_Line"/>
      <text:p text:style-name="Text_20_body"><text:line-break/>
<text:line-break/></text:p>
      <text:p text:style-name="Text_20_body"><text:span text:style-name="Strong_20_Emphasis"><text:a xlink:type="simple" xlink:href="http://wiki.datamix.cz/dmsplugin/zmeny">Změny dle verz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