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d8deaeb67b55d90a86dec6f08db415ac.png"/>
  <manifest:file-entry manifest:media-type="image/png" manifest:full-path="Pictures/cf9a3de57eb07228c9b38b351e3eb64c.png"/>
  <manifest:file-entry manifest:media-type="image/png" manifest:full-path="Pictures/93c3796da2a9b6a520b5797dd79bca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ostup_dokoupeni_stravenek"/>Postup dokoupení stravenek<text:bookmark-end text:name="postup_dokoupeni_stravenek"/></text:h>
      <text:h text:style-name="Heading_20_2" text:outline-level="2"><text:bookmark-start text:name="spusteni_cooc"/>Spuštění COOC<text:bookmark-end text:name="spusteni_cooc"/></text:h>
      <text:p text:style-name="Text_20_body">Nejprve je zapotřebí spustit konektor:</text:p>
      <text:list text:style-name="Numbering_20_1">
        <text:list-item>
          <text:p text:style-name="Text_20_body"> na ploše by jste měli mít zástupce konektoru COOC, pokud není, kontaktujte správce. Spustě tohoto zástupce.</text:p>
        </text:list-item>
        <text:list-item>
          <text:p text:style-name="Text_20_body"> po spuštění použijte tlačítko <text:span text:style-name="Emphasis">Přihlásit</text:span> a napište Vámi přiděleno jméno a heslo, pokračujte tlačítkem <text:span text:style-name="Emphasis">Přihlásit</text:span>. Vyčkejte několik sekund, okno by se mělo uzavřít a u tlačítka přihlášení by jste měli vidět jméno, pomocí kterého jste se přihlásili.  <draw:frame draw:style-name="mediacenter" draw:name="" text:anchor-type="paragraph" draw:z-index="0" svg:width="8.5989583333333cm" svg:height="9.0222916666667cm"><draw:image xlink:href="Pictures/d8deaeb67b55d90a86dec6f08db415ac.png" xlink:type="simple" xlink:show="embed" xlink:actuate="onLoad"/></draw:frame><draw:frame draw:style-name="mediacenter" draw:name="" text:anchor-type="paragraph" draw:z-index="0" svg:width="8.5989583333333cm" svg:height="9.0222916666667cm"><draw:image xlink:href="Pictures/cf9a3de57eb07228c9b38b351e3eb64c.png" xlink:type="simple" xlink:show="embed" xlink:actuate="onLoad"/></draw:frame></text:p>
        </text:list-item>
        <text:list-item>
          <text:p text:style-name="Text_20_body"> klepněte na tlačítko <text:span text:style-name="Emphasis">Stravenky</text:span></text:p>
        </text:list-item>
      </text:list>
      <text:h text:style-name="Heading_20_2" text:outline-level="2"><text:bookmark-start text:name="zapis_stravenek"/>Zápis stravenek<text:bookmark-end text:name="zapis_stravenek"/></text:h>
      <text:list text:style-name="Numbering_20_1">
        <text:list-item>
          <text:p text:style-name="Text_20_body"> Přiložte čip na čtečku</text:p>
        </text:list-item>
        <text:list-item>
          <text:p text:style-name="Text_20_body"> Zvolte možnost <text:span text:style-name="Emphasis">Načti čip</text:span></text:p>
        </text:list-item>
        <text:list-item>
          <text:p text:style-name="Text_20_body"> Nyní můžete odstranit čip ze čtečky</text:p>
        </text:list-item>
        <text:list-item>
          <text:p text:style-name="Text_20_body"> Zaškrtněte zakoupené stravenky</text:p>
        </text:list-item>
        <text:list-item>
          <text:p text:style-name="Text_20_body"> Přiložte čip na čtečku</text:p>
        </text:list-item>
        <text:list-item>
          <text:p text:style-name="Text_20_body"> Zvolte možnost <text:span text:style-name="Emphasis">ZAPSAT</text:span> a vyčkejte na informaci <text:span text:style-name="Emphasis">Zapsáno</text:span></text:p>
        </text:list-item>
      </text:list>
      <text:p text:style-name="Text_20_body"><draw:frame draw:style-name="mediacenter" draw:name="" text:anchor-type="paragraph" draw:z-index="0" svg:width="9.1810416666667cm" svg:height="15.213541666667cm"><draw:image xlink:href="Pictures/93c3796da2a9b6a520b5797dd79bca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