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d8deaeb67b55d90a86dec6f08db415ac.png"/>
  <manifest:file-entry manifest:media-type="image/png" manifest:full-path="Pictures/cf9a3de57eb07228c9b38b351e3eb64c.png"/>
  <manifest:file-entry manifest:media-type="image/png" manifest:full-path="Pictures/f13eb15cb6d9099b8c82b29ea361b1ad.png"/>
  <manifest:file-entry manifest:media-type="image/png" manifest:full-path="Pictures/46e97a94ab0dd7ad8bf42afe4cb4362c.png"/>
  <manifest:file-entry manifest:media-type="image/png" manifest:full-path="Pictures/6051b250a6cca693ebcfe33b127bd561.png"/>
  <manifest:file-entry manifest:media-type="image/png" manifest:full-path="Pictures/a354208058f156c912b601577d903c29.png"/>
  <manifest:file-entry manifest:media-type="image/png" manifest:full-path="Pictures/18efc52a9da74312ff0a26f8629043ea.png"/>
  <manifest:file-entry manifest:media-type="image/png" manifest:full-path="Pictures/0f396a05327c0453df389b56f151c67a.png"/>
  <manifest:file-entry manifest:media-type="image/png" manifest:full-path="Pictures/b7daa079f9a081dd72441ece716ec9dc.png"/>
  <manifest:file-entry manifest:media-type="image/png" manifest:full-path="Pictures/b1d202f290d777910fd1b00090f9f6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opis_akreditace_a_zapisu_na_cip"/>Popis akreditace a zápisu na čip<text:bookmark-end text:name="popis_akreditace_a_zapisu_na_cip"/></text:h>
      <text:h text:style-name="Heading_20_2" text:outline-level="2"><text:bookmark-start text:name="spusteni_cooc"/>Spuštění COOC<text:bookmark-end text:name="spusteni_cooc"/></text:h>
      <text:p text:style-name="Text_20_body">Nejprve je zapotřebí spustit konektor:</text:p>
      <text:list text:style-name="Numbering_20_1">
        <text:list-item>
          <text:p text:style-name="Text_20_body"> na ploše by jste měli mít zástupce konektoru COOC, pokud není, kontaktujte správce. Spustě tohoto zástupce.</text:p>
        </text:list-item>
        <text:list-item>
          <text:p text:style-name="Text_20_body"> po spuštění použijte tlačítko <text:span text:style-name="Emphasis">Přihlásit</text:span> a napište Vámi přiděleno jméno a heslo, pokračujte tlačítkem <text:span text:style-name="Emphasis">Přihlásit</text:span>. Vyčkejte několik sekund, okno by se mělo uzavřít a u tlačítka přihlášení by jste měli vidět jméno, pomocí kterého jste se přihlásili.</text:p>
        </text:list-item>
      </text:list>
      <text:p text:style-name="Text_20_body"><draw:frame draw:style-name="mediacenter" draw:name="" text:anchor-type="paragraph" draw:z-index="0" svg:width="8.5989583333333cm" svg:height="9.0222916666667cm"><draw:image xlink:href="Pictures/d8deaeb67b55d90a86dec6f08db415ac.png" xlink:type="simple" xlink:show="embed" xlink:actuate="onLoad"/></draw:frame>
<draw:frame draw:style-name="mediacenter" draw:name="" text:anchor-type="paragraph" draw:z-index="0" svg:width="8.5989583333333cm" svg:height="9.0222916666667cm"><draw:image xlink:href="Pictures/cf9a3de57eb07228c9b38b351e3eb64c.png" xlink:type="simple" xlink:show="embed" xlink:actuate="onLoad"/></draw:frame></text:p>
      <text:list text:style-name="Numbering_20_1">
        <text:list-item>
          <text:p text:style-name="Text_20_body"> zmáčkněte tlačítko <text:span text:style-name="Emphasis">Akreditace</text:span>. Tím zahájíte akreditaci.</text:p>
        </text:list-item>
      </text:list>
      <text:p text:style-name="Text_20_body"><draw:frame draw:style-name="mediacenter" draw:name="" text:anchor-type="paragraph" draw:z-index="0" svg:width="8.5989583333333cm" svg:height="9.0222916666667cm"><draw:image xlink:href="Pictures/f13eb15cb6d9099b8c82b29ea361b1ad.png" xlink:type="simple" xlink:show="embed" xlink:actuate="onLoad"/></draw:frame></text:p>
      <text:h text:style-name="Heading_20_2" text:outline-level="2"><text:bookmark-start text:name="akreditace"/>Akreditace<text:bookmark-end text:name="akreditace"/></text:h>
      <text:p text:style-name="Text_20_body">Pro akreditaci použijte webové rozhraní na adrese <text:a xlink:type="simple" xlink:href="http://www.colours.aplikacenawebu.cz/AkreditaceE.aspx">http://www.colours.aplikacenawebu.cz/AkreditaceE.aspx</text:a>.</text:p>
      <text:list text:style-name="Numbering_20_1">
        <text:list-item>
          <text:p text:style-name="Text_20_body"> zde se nejprve přihlašte stejnými údaji jako v konektoru</text:p>
        </text:list-item>
        <text:list-item>
          <text:p text:style-name="Text_20_body"> po přihlášení se Vám zobrazí seznam akreditací. Po nalezení správné akreditace a, která má být zapsána na čip, zvolte akreditovat, zkontrolujte, zda v otevřeném okně je informace, zda se akreditace zapisuje na čip a klikněte na tlačítko <text:span text:style-name="Emphasis">Akreditovat</text:span></text:p>
        </text:list-item>
      </text:list>
      <text:p text:style-name="Text_20_body"><draw:frame draw:style-name="mediacenter" draw:name="" text:anchor-type="paragraph" draw:z-index="0" svg:width="17.436041666667cm" style:rel-width="100%" svg:height="15.028333333333cm" style:rel-height="scale"><draw:image xlink:href="Pictures/46e97a94ab0dd7ad8bf42afe4cb4362c.png" xlink:type="simple" xlink:show="embed" xlink:actuate="onLoad"/></draw:frame>
<draw:frame draw:style-name="mediacenter" draw:name="" text:anchor-type="paragraph" draw:z-index="0" svg:width="16.324791666667cm" svg:height="11.006666666667cm"><draw:image xlink:href="Pictures/6051b250a6cca693ebcfe33b127bd561.png" xlink:type="simple" xlink:show="embed" xlink:actuate="onLoad"/></draw:frame></text:p>
      <text:list text:style-name="Numbering_20_1">
        <text:list-item>
          <text:p text:style-name="Text_20_body"> nyní se zobrazí dialogové okno s informací o zápisu na čip. Pokud se nezobrazí, zkontrolujte, že máte aktivní Akreditaci v COOC (měli by jste vidět tlačítko Zastavit akreditaci. Pokud místo něj vidíte Akreditovat, klikněte na něj).</text:p>
        </text:list-item>
      </text:list>
      <text:p text:style-name="Text_20_body"><draw:frame draw:style-name="mediacenter" draw:name="" text:anchor-type="paragraph" draw:z-index="0" svg:width="50.826458333333cm" style:rel-width="100%" svg:height="26.696458333333cm" style:rel-height="scale"><draw:image xlink:href="Pictures/a354208058f156c912b601577d903c29.png" xlink:type="simple" xlink:show="embed" xlink:actuate="onLoad"/></draw:frame></text:p>
      <text:list text:style-name="Numbering_20_1">
        <text:list-item>
          <text:p text:style-name="Text_20_body"> přiložte čip a vyčkejte</text:p>
        </text:list-item>
        <text:list-item>
          <text:p text:style-name="Text_20_body"> jakmile objeví informace <text:span text:style-name="Emphasis">Zapsáno na čip</text:span>, odeberte čip a předejte návštěvníkovi</text:p>
        </text:list-item>
      </text:list>
      <text:p text:style-name="Text_20_body"><draw:frame draw:style-name="mediacenter" draw:name="" text:anchor-type="paragraph" draw:z-index="0" svg:width="51.091041666667cm" style:rel-width="100%" svg:height="26.484791666667cm" style:rel-height="scale"><draw:image xlink:href="Pictures/18efc52a9da74312ff0a26f8629043ea.png" xlink:type="simple" xlink:show="embed" xlink:actuate="onLoad"/></draw:frame></text:p>
      <text:list text:style-name="Numbering_20_1">
        <text:list-item>
          <text:p text:style-name="Text_20_body"> pokud nepřiložíte čip včas, zobrazí se vám chybová hláška. Vyčkejte chvíli a znovu přiložte čip</text:p>
        </text:list-item>
      </text:list>
      <text:p text:style-name="Text_20_body"><draw:frame draw:style-name="mediacenter" draw:name="" text:anchor-type="paragraph" draw:z-index="0" svg:width="50.773541666667cm" style:rel-width="100%" svg:height="25.347083333333cm" style:rel-height="scale"><draw:image xlink:href="Pictures/0f396a05327c0453df389b56f151c67a.png" xlink:type="simple" xlink:show="embed" xlink:actuate="onLoad"/></draw:frame></text:p>
      <text:list text:style-name="Numbering_20_1">
        <text:list-item>
          <text:p text:style-name="Text_20_body"> pokud chcete přerušit zápis vstupenky na čip, klikněte na tlačítko <text:span text:style-name="Emphasis">Přerušit zápis této vstupenky</text:span> a vyčkejte na provedení storna. <text:span text:style-name="Strong_20_Emphasis">Pozor, vstupenka bude v systému dále hlášena jako akreditovaná, pouze nebude nahrána na čip! Stejný záznam v přehledu akreditací tak již nemůžete akreditovat znovu!</text:span> </text:p>
        </text:list-item>
      </text:list>
      <text:p text:style-name="Text_20_body"><draw:frame draw:style-name="mediacenter" draw:name="" text:anchor-type="paragraph" draw:z-index="0" svg:width="50.614791666667cm" style:rel-width="100%" svg:height="26.617083333333cm" style:rel-height="scale"><draw:image xlink:href="Pictures/b7daa079f9a081dd72441ece716ec9dc.png" xlink:type="simple" xlink:show="embed" xlink:actuate="onLoad"/></draw:frame></text:p>
      <text:p text:style-name="Text_20_body">Po dokončení všech akreditací (konec dne, pauza, aj.) klikněte v aplikaci COOC na <text:span text:style-name="Emphasis">Zastavit akreditaci</text:span>.
<draw:frame draw:style-name="mediacenter" draw:name="" text:anchor-type="paragraph" draw:z-index="0" svg:width="8.5989583333333cm" svg:height="9.0222916666667cm"><draw:image xlink:href="Pictures/b1d202f290d777910fd1b00090f9f67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